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 style:font-charset="x-symbol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Heading_20_4">
      <style:text-properties style:font-name="Arial1" fo:font-size="14pt" fo:font-style="normal" fo:font-weight="normal" style:font-size-asian="14pt" style:font-style-asian="normal" style:font-weight-asian="normal" style:font-size-complex="14pt" style:font-style-complex="normal" style:font-weight-complex="normal"/>
    </style:style>
    <style:style style:name="P2" style:family="paragraph" style:parent-style-name="Heading_20_4">
      <style:text-properties officeooo:paragraph-rsid="00289692"/>
    </style:style>
    <style:style style:name="P3" style:family="paragraph" style:parent-style-name="Standard">
      <style:text-properties officeooo:rsid="001cfa06" officeooo:paragraph-rsid="001cfa06"/>
    </style:style>
    <style:style style:name="P4" style:family="paragraph" style:parent-style-name="Standard">
      <style:text-properties style:font-name="Arial1" fo:font-size="14pt" officeooo:rsid="001cfa06" officeooo:paragraph-rsid="001cfa06" style:font-size-asian="14pt" style:font-size-complex="14pt"/>
    </style:style>
    <style:style style:name="P5" style:family="paragraph" style:parent-style-name="Standard">
      <style:text-properties style:font-name="Arial1" fo:font-size="14pt" officeooo:rsid="001cfa06" officeooo:paragraph-rsid="001ebecf" style:font-size-asian="14pt" style:font-size-complex="14pt"/>
    </style:style>
    <style:style style:name="P6" style:family="paragraph" style:parent-style-name="Standard" style:list-style-name="L1">
      <style:text-properties style:font-name="Arial1" fo:font-size="14pt" officeooo:rsid="001cfa06" officeooo:paragraph-rsid="001cfa06" style:font-size-asian="14pt" style:font-size-complex="14pt"/>
    </style:style>
    <style:style style:name="P7" style:family="paragraph" style:parent-style-name="Standard">
      <style:text-properties style:font-name="Arial1" fo:font-size="14pt" officeooo:rsid="001ebecf" officeooo:paragraph-rsid="001ebecf" style:font-size-asian="14pt" style:font-size-complex="14pt"/>
    </style:style>
    <style:style style:name="P8" style:family="paragraph" style:parent-style-name="Standard">
      <style:text-properties style:font-name="Arial1" fo:font-size="14pt" officeooo:rsid="001ff248" officeooo:paragraph-rsid="001ff248" style:font-size-asian="14pt" style:font-size-complex="14pt"/>
    </style:style>
    <style:style style:name="P9" style:family="paragraph" style:parent-style-name="Standard">
      <style:text-properties style:font-name="Arial1" fo:font-size="14pt" officeooo:rsid="0020a4fb" officeooo:paragraph-rsid="0020a4fb" style:font-size-asian="14pt" style:font-size-complex="14pt"/>
    </style:style>
    <style:style style:name="P10" style:family="paragraph" style:parent-style-name="Standard">
      <style:text-properties style:font-name="Arial1" fo:font-size="14pt" officeooo:rsid="0020a4fb" officeooo:paragraph-rsid="00289692" style:font-size-asian="14pt" style:font-size-complex="14pt"/>
    </style:style>
    <style:style style:name="P11" style:family="paragraph" style:parent-style-name="Standard">
      <style:text-properties style:font-name="Arial1" fo:font-size="14pt" officeooo:rsid="002108ec" officeooo:paragraph-rsid="002108ec" style:font-size-asian="14pt" style:font-size-complex="14pt"/>
    </style:style>
    <style:style style:name="P12" style:family="paragraph" style:parent-style-name="Standard">
      <style:text-properties style:font-name="Arial1" fo:font-size="14pt" officeooo:rsid="002108ec" officeooo:paragraph-rsid="00289692" style:font-size-asian="14pt" style:font-size-complex="14pt"/>
    </style:style>
    <style:style style:name="P13" style:family="paragraph" style:parent-style-name="Standard">
      <style:text-properties style:font-name="Arial1" fo:font-size="14pt" officeooo:rsid="0023ecef" officeooo:paragraph-rsid="0023ecef" style:font-size-asian="14pt" style:font-size-complex="14pt"/>
    </style:style>
    <style:style style:name="P14" style:family="paragraph" style:parent-style-name="Standard">
      <style:text-properties style:font-name="Arial1" fo:font-size="14pt" officeooo:rsid="0023ecef" officeooo:paragraph-rsid="00289692" style:font-size-asian="14pt" style:font-size-complex="14pt"/>
    </style:style>
    <style:style style:name="P15" style:family="paragraph" style:parent-style-name="Standard">
      <style:text-properties style:font-name="Arial1" fo:font-size="14pt" officeooo:rsid="0025c6f8" officeooo:paragraph-rsid="0025c6f8" style:font-size-asian="14pt" style:font-size-complex="14pt"/>
    </style:style>
    <style:style style:name="P16" style:family="paragraph" style:parent-style-name="Standard">
      <style:text-properties style:font-name="Arial1" fo:font-size="14pt" officeooo:rsid="0025c6f8" officeooo:paragraph-rsid="00289692" style:font-size-asian="14pt" style:font-size-complex="14pt"/>
    </style:style>
    <style:style style:name="P17" style:family="paragraph" style:parent-style-name="Standard" style:list-style-name="L1">
      <style:text-properties style:font-name="Arial1" fo:font-size="14pt" style:text-underline-style="solid" style:text-underline-width="auto" style:text-underline-color="font-color" fo:font-weight="bold" officeooo:paragraph-rsid="001cfa06" fo:background-color="#ffff00" style:font-size-asian="14pt" style:font-weight-asian="bold" style:font-size-complex="14pt" style:font-weight-complex="bold"/>
    </style:style>
    <style:style style:name="P18" style:family="paragraph" style:parent-style-name="Standard">
      <style:paragraph-properties fo:text-align="center" style:justify-single-word="false"/>
      <style:text-properties style:font-name="Arial1" fo:font-size="14pt" style:text-underline-style="solid" style:text-underline-width="auto" style:text-underline-color="font-color" fo:font-weight="bold" officeooo:rsid="001cfa06" officeooo:paragraph-rsid="001cfa06" style:font-size-asian="14pt" style:font-weight-asian="bold" style:font-size-complex="14pt" style:font-weight-complex="bold"/>
    </style:style>
    <style:style style:name="P19" style:family="paragraph" style:parent-style-name="Standard" style:list-style-name="L1">
      <style:text-properties style:font-name="Arial1" fo:font-size="14pt" style:text-underline-style="solid" style:text-underline-width="auto" style:text-underline-color="font-color" fo:font-weight="bold" officeooo:rsid="001cfa06" officeooo:paragraph-rsid="001cfa06" style:font-size-asian="14pt" style:font-weight-asian="bold" style:font-size-complex="14pt" style:font-weight-complex="bold"/>
    </style:style>
    <style:style style:name="P20" style:family="paragraph" style:parent-style-name="Standard" style:list-style-name="L1">
      <style:text-properties style:font-name="Arial1" fo:font-size="14pt" fo:font-weight="bold" officeooo:rsid="001cfa06" officeooo:paragraph-rsid="001cfa06" fo:background-color="#ffff00" style:font-size-asian="14pt" style:font-weight-asian="bold" style:font-size-complex="14pt" style:font-weight-complex="bold"/>
    </style:style>
    <style:style style:name="P21" style:family="paragraph" style:parent-style-name="Standard">
      <style:paragraph-properties fo:text-align="center" style:justify-single-word="false"/>
      <style:text-properties style:font-name="Arial1" fo:font-size="14pt" officeooo:rsid="0028505a" officeooo:paragraph-rsid="0028505a" fo:background-color="#ffff00" style:font-size-asian="14pt" style:font-size-complex="14pt"/>
    </style:style>
    <style:style style:name="P22" style:family="paragraph" style:parent-style-name="Standard">
      <style:paragraph-properties fo:text-align="center" style:justify-single-word="false"/>
      <style:text-properties style:font-name="Arial1" fo:font-size="14pt" officeooo:rsid="0028505a" officeooo:paragraph-rsid="00289692" fo:background-color="#ffff00" style:font-size-asian="14pt" style:font-size-complex="14pt"/>
    </style:style>
    <style:style style:name="P23" style:family="paragraph" style:parent-style-name="Standard">
      <style:text-properties style:font-name="Arial1" fo:font-size="14pt" officeooo:rsid="002a72a3" officeooo:paragraph-rsid="002a72a3" fo:background-color="#81d41a" style:font-size-asian="14pt" style:font-size-complex="14pt"/>
    </style:style>
    <style:style style:name="P24" style:family="paragraph" style:parent-style-name="Standard">
      <style:text-properties officeooo:paragraph-rsid="002ac158"/>
    </style:style>
    <style:style style:name="P25" style:family="paragraph" style:parent-style-name="Standard">
      <style:text-properties officeooo:rsid="002b8434" officeooo:paragraph-rsid="002b8434"/>
    </style:style>
    <style:style style:name="P26" style:family="paragraph" style:parent-style-name="Text_20_body">
      <style:text-properties style:font-name="Arial1" fo:font-size="14pt" officeooo:rsid="001ff248" officeooo:paragraph-rsid="001ff248" style:font-size-asian="14pt" style:font-size-complex="14pt"/>
    </style:style>
    <style:style style:name="P27" style:family="paragraph" style:parent-style-name="Text_20_body">
      <style:text-properties style:font-name="Arial1" fo:font-size="14pt" officeooo:rsid="0026b60f" officeooo:paragraph-rsid="0026b60f" style:font-size-asian="14pt" style:font-size-complex="14pt"/>
    </style:style>
    <style:style style:name="P28" style:family="paragraph" style:parent-style-name="Text_20_body">
      <style:text-properties style:font-name="Arial1" fo:font-size="14pt" officeooo:rsid="0026b60f" officeooo:paragraph-rsid="00289692" style:font-size-asian="14pt" style:font-size-complex="14pt"/>
    </style:style>
    <style:style style:name="P29" style:family="paragraph" style:parent-style-name="Text_20_body">
      <style:text-properties style:font-name="Arial1" fo:font-size="14pt" officeooo:rsid="0028505a" officeooo:paragraph-rsid="0028505a" style:font-size-asian="14pt" style:font-size-complex="14pt"/>
    </style:style>
    <style:style style:name="P30" style:family="paragraph" style:parent-style-name="Text_20_body">
      <style:text-properties style:font-name="Arial1" fo:font-size="14pt" officeooo:rsid="0028505a" officeooo:paragraph-rsid="00289692" style:font-size-asian="14pt" style:font-size-complex="14pt"/>
    </style:style>
    <style:style style:name="P31" style:family="paragraph" style:parent-style-name="Text_20_body">
      <style:text-properties style:font-name="Arial1" fo:font-size="14pt" officeooo:rsid="002108ec" style:font-size-asian="14pt" style:font-size-complex="14pt"/>
    </style:style>
    <style:style style:name="P32" style:family="paragraph" style:parent-style-name="Text_20_body">
      <style:text-properties style:font-name="Arial1" fo:font-size="14pt" officeooo:rsid="001cfa06" officeooo:paragraph-rsid="00289692" style:font-size-asian="14pt" style:font-size-complex="14pt"/>
    </style:style>
    <style:style style:name="P33" style:family="paragraph" style:parent-style-name="Text_20_body">
      <style:paragraph-properties fo:text-align="center" style:justify-single-word="false"/>
      <style:text-properties style:font-name="Arial1" fo:font-size="14pt" officeooo:rsid="0020a4fb" officeooo:paragraph-rsid="0020a4fb" fo:background-color="#ffff00" style:font-size-asian="14pt" style:font-size-complex="14pt"/>
    </style:style>
    <style:style style:name="P34" style:family="paragraph" style:parent-style-name="Text_20_body">
      <style:paragraph-properties fo:text-align="center" style:justify-single-word="false"/>
      <style:text-properties style:font-name="Arial1" fo:font-size="14pt" officeooo:rsid="0028505a" officeooo:paragraph-rsid="0028505a" fo:background-color="#ffff00" style:font-size-asian="14pt" style:font-size-complex="14pt"/>
    </style:style>
    <style:style style:name="P35" style:family="paragraph" style:parent-style-name="Text_20_body">
      <style:paragraph-properties fo:text-align="center" style:justify-single-word="false"/>
      <style:text-properties style:font-name="Arial1" fo:font-size="14pt" officeooo:rsid="0028505a" officeooo:paragraph-rsid="00289692" fo:background-color="#ffff00" style:font-size-asian="14pt" style:font-size-complex="14pt"/>
    </style:style>
    <style:style style:name="T1" style:family="text">
      <style:text-properties officeooo:rsid="001cfa06"/>
    </style:style>
    <style:style style:name="T2" style:family="text">
      <style:text-properties officeooo:rsid="001ebecf"/>
    </style:style>
    <style:style style:name="T3" style:family="text">
      <style:text-properties officeooo:rsid="001ff248"/>
    </style:style>
    <style:style style:name="T4" style:family="text">
      <style:text-properties fo:font-style="normal" fo:font-weight="normal" style:font-style-asian="normal" style:font-weight-asian="normal" style:font-style-complex="normal" style:font-weight-complex="normal"/>
    </style:style>
    <style:style style:name="T5" style:family="text">
      <style:text-properties officeooo:rsid="0020a4fb"/>
    </style:style>
    <style:style style:name="T6" style:family="text">
      <style:text-properties officeooo:rsid="002108ec"/>
    </style:style>
    <style:style style:name="T7" style:family="text">
      <style:text-properties officeooo:rsid="0023ecef"/>
    </style:style>
    <style:style style:name="T8" style:family="text">
      <style:text-properties officeooo:rsid="0025c6f8"/>
    </style:style>
    <style:style style:name="T9" style:family="text">
      <style:text-properties fo:background-color="#ffff00" loext:char-shading-value="0"/>
    </style:style>
    <style:style style:name="T10" style:family="text">
      <style:text-properties style:font-name="Arial1" fo:font-size="14pt" fo:font-style="normal" fo:font-weight="normal" style:font-size-asian="14pt" style:font-style-asian="normal" style:font-weight-asian="normal" style:font-size-complex="14pt" style:font-style-complex="normal" style:font-weight-complex="normal"/>
    </style:style>
    <style:style style:name="T11" style:family="text">
      <style:text-properties style:font-name="Arial1" fo:font-size="14pt" fo:font-style="normal" fo:font-weight="normal" officeooo:rsid="0025c6f8" style:font-size-asian="14pt" style:font-style-asian="normal" style:font-weight-asian="normal" style:font-size-complex="14pt" style:font-style-complex="normal" style:font-weight-complex="normal"/>
    </style:style>
    <style:style style:name="T12" style:family="text">
      <style:text-properties style:font-name="Arial1" fo:font-size="14pt" fo:font-style="normal" fo:font-weight="bold" style:font-size-asian="14pt" style:font-style-asian="normal" style:font-weight-asian="bold" style:font-size-complex="14pt" style:font-style-complex="normal" style:font-weight-complex="bold"/>
    </style:style>
    <style:style style:name="T13" style:family="text">
      <style:text-properties style:font-name="Arial1" fo:font-size="14pt" fo:font-style="normal" style:font-size-asian="14pt" style:font-style-asian="normal" style:font-size-complex="14pt" style:font-style-complex="normal"/>
    </style:style>
    <style:style style:name="T14" style:family="text">
      <style:text-properties style:font-name="Arial1" fo:font-size="14pt" fo:font-style="normal" officeooo:rsid="002a72a3" style:font-size-asian="14pt" style:font-style-asian="normal" style:font-size-complex="14pt" style:font-style-complex="normal"/>
    </style:style>
    <style:style style:name="T15" style:family="text">
      <style:text-properties style:font-name="Arial1" fo:font-size="14pt" fo:font-style="normal" officeooo:rsid="002abbd8" style:font-size-asian="14pt" style:font-style-asian="normal" style:font-size-complex="14pt" style:font-style-complex="normal"/>
    </style:style>
    <style:style style:name="T16" style:family="text">
      <style:text-properties style:font-name="Arial1" fo:font-size="14pt" fo:font-style="normal" officeooo:rsid="002ac158" style:font-size-asian="14pt" style:font-style-asian="normal" style:font-size-complex="14pt" style:font-style-complex="normal"/>
    </style:style>
    <style:style style:name="T17" style:family="text">
      <style:text-properties style:font-name="Arial1" fo:font-size="14pt" fo:font-style="normal" officeooo:rsid="002c702d" style:font-size-asian="14pt" style:font-style-asian="normal" style:font-size-complex="14pt" style:font-style-complex="normal"/>
    </style:style>
    <style:style style:name="T18" style:family="text">
      <style:text-properties style:font-name="Arial1" fo:font-size="14pt" fo:font-style="normal" officeooo:rsid="0028505a" fo:background-color="#ffff00" loext:char-shading-value="0" style:font-size-asian="14pt" style:font-style-asian="normal" style:font-size-complex="14pt" style:font-style-complex="normal"/>
    </style:style>
    <style:style style:name="T19" style:family="text">
      <style:text-properties style:font-name="Arial1" fo:font-size="14pt" fo:font-style="normal" style:text-underline-style="solid" style:text-underline-width="auto" style:text-underline-color="font-color" fo:font-weight="bold" style:font-size-asian="14pt" style:font-style-asian="normal" style:font-weight-asian="bold" style:font-size-complex="14pt" style:font-style-complex="normal" style:font-weight-complex="bold"/>
    </style:style>
    <style:style style:name="T20" style:family="text">
      <style:text-properties style:font-name="Arial1" fo:font-size="14pt" fo:font-weight="normal" style:font-size-asian="14pt" style:font-weight-asian="normal" style:font-size-complex="14pt" style:font-weight-complex="normal"/>
    </style:style>
    <style:style style:name="T21" style:family="text">
      <style:text-properties style:font-name="Arial1" fo:font-size="14pt" officeooo:rsid="002a72a3" style:font-size-asian="14pt" style:font-size-complex="14pt"/>
    </style:style>
    <style:style style:name="T22" style:family="text">
      <style:text-properties style:font-name="Arial1" fo:font-size="14pt" officeooo:rsid="002ac158" style:font-size-asian="14pt" style:font-size-complex="14pt"/>
    </style:style>
    <style:style style:name="T23" style:family="text">
      <style:text-properties officeooo:rsid="0028505a"/>
    </style:style>
    <style:style style:name="T24" style:family="text">
      <style:text-properties officeooo:rsid="00289692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PROGRAMA DEL AÑO ANTERIOR</text:p>
      <text:p text:style-name="P4"/>
      <text:list xml:id="list3438344600" text:style-name="L1">
        <text:list-item>
          <text:p text:style-name="P17"><text:span text:style-name="T1">6EMES BIL </text:span><text:span text:style-name="T5">(eran 2horas)</text:span></text:p>
        </text:list-item>
      </text:list>
      <text:p text:style-name="P4">1° FICHA DE DATOS – vocabulario – ejercicios de memoria – pronunciación de las letras del español</text:p>
      <text:p text:style-name="P4">Carolina – letras que se peuden repetir</text:p>
      <text:p text:style-name="P4">2° RRRR TRABALENGUAS</text:p>
      <text:p text:style-name="P4">3° PALABRAS DEL LIBRO – ACENTUACION – SOFIA</text:p>
      <text:p text:style-name="P4">MESES DEL AÑO - <text:s/>me gusta - ARTICULOS </text:p>
      <text:p text:style-name="P4">4° PREGUNTAS PARA LA CLASE – preparativos para el Paso lista</text:p>
      <text:p text:style-name="P4">5° LOS DIAS DE LA SEMANA – momentos (hoy – mañana…) ¿CóMO ESTáS ? Emociones – vocabulario – verbe ESTAR</text:p>
      <text:p text:style-name="P4"/>
      <text:p text:style-name="P23">FELIZ NAVIDAD – découvertes culturelles et de vocabulaire typique</text:p>
      <text:p text:style-name="P23"/>
      <text:p text:style-name="P4">6° EL ALFABETO <text:span text:style-name="T2">6 SABER RECITAR + DELETREAR – vocabulario</text:span></text:p>
      <text:p text:style-name="P7">7° LOS COLORES – diálogo de base – conjugación de LLAMARSE – explicaciones de los verbos pronominales + VERBOS REGULARES AR-ER-IR -entrenamientos</text:p>
      <text:p text:style-name="P7">8° SALUDAR Y DESPEDIRSE – lectruras de diálogos – explicaciones culturales mañana – tarde – noche - conjugación de SER/ESTAR – la puntuación española </text:p>
      <text:p text:style-name="P7">9° ME PRESENTO – lecture des bulles, reproduction d’une bulle personnelle – découverte du verbe TENER et conjugaison – números de teléfonos – aprendo a contar hasta 20</text:p>
      <text:p text:style-name="P7"/>
      <text:p text:style-name="P33"><text:span text:style-name="T4">Paso lista a chaque heure de cours</text:span></text:p>
      <text:p text:style-name="P7"/>
      <text:p text:style-name="P7"/>
      <text:list xml:id="list120432350398804" text:continue-numbering="true" text:style-name="L1">
        <text:list-item>
          <text:p text:style-name="P20">5EMES CLASSIQUES</text:p>
        </text:list-item>
      </text:list>
      <text:p text:style-name="P5">1° FICHA DE DATOS – vocabulario – ejercicios de memoria – pronunciación de las letras del español</text:p>
      <text:p text:style-name="P5">Carolina – letras que se peuden repetir</text:p>
      <text:p text:style-name="P5">2° RRRR TRABALENGUAS</text:p>
      <text:p text:style-name="P5">3° PALABRAS DEL LIBRO – ACENTUACION – SOFIA</text:p>
      <text:p text:style-name="P5">MESES DEL AÑO - <text:s/>me gusta - ARTICULOS </text:p>
      <text:p text:style-name="P5">4° PREGUNTAS PARA LA CLASE – preparativos para el Paso lista</text:p>
      <text:p text:style-name="P5">5° LOS DIAS DE LA SEMANA – momentos (hoy – mañana…) ¿CóMO ESTáS ? Emociones – vocabulario – verbe ESTAR</text:p>
      <text:p text:style-name="P5"/>
      <text:p text:style-name="P23">FELIZ NAVIDAD – découvertes culturelles et de vocabulaire typique</text:p>
      <text:p text:style-name="P23"/>
      <text:p text:style-name="P5">6° EL ALFABETO <text:span text:style-name="T2">6 SABER RECITAR + DELETREAR – vocabulario</text:span></text:p>
      <text:p text:style-name="P7"><text:soft-page-break/>7° LOS COLORES – diálogo de base – conjugación de LLAMARSE – explicaciones de los verbos pronominales + VERBOS REGULARES AR-ER-IR -entrenamientos</text:p>
      <text:p text:style-name="P7">8° SALUDAR Y DESPEDIRSE – lectruras de diálogos – explicaciones culturales mañana – tarde – noche - conjugación de SER/ESTAR – la puntuación española </text:p>
      <text:p text:style-name="P7">9° ME PRESENTO – lecture des bulles, reproduction d’une bulle personnelle – découverte du verbe TENER et conjugaison – <text:span text:style-name="T3">apprentissage de la bulle - </text:span>números de teléfonos – aprendo a contar hasta 20</text:p>
      <text:p text:style-name="P8">10° APRENDO A CONTAR HASTA 100 – écriture des dizaines – actividades – teléfonos</text:p>
      <text:h text:style-name="P1" text:outline-level="4">11° ELENA Y MART<text:span text:style-name="T3">iN : compréhension du dialogue – puntos cardinales <text:s/>– travail de lecture notée avec explications pour s’améliorer à la lecture (blog) - presentación -pouvoir présenter un ami) puis exemple de Shakira (donner des infos sur elle en faisant des phrases) - <text:s/></text:span><text:span text:style-name="T5">écoute de Acróstico de Shakira</text:span></text:h>
      <text:p text:style-name="P26"><text:span text:style-name="T4">12° MI FAMILIA Y YO – découverte du vocabulaire de la famille – du fonctionnement des noms de famille – création d’un arbre généalogique personnelle </text:span></text:p>
      <text:p text:style-name="P33"><text:span text:style-name="T4">Paso lista a chaque heure de cours</text:span></text:p>
      <text:list xml:id="list120434015294427" text:continue-numbering="true" text:style-name="L1">
        <text:list-item>
          <text:p text:style-name="P6">5EMES BIL</text:p>
        </text:list-item>
      </text:list>
      <text:p text:style-name="P9">1° ME PRESENTO – travail sur les questions réponses – interrogatifs – révisions jours et mois – saisons – signes astrologiques – anniversaire – fête <text:s/>- las matières scolaires – <text:span text:style-name="T6">les loisirs et sports (révisions de mots de l’année précédente)</text:span></text:p>
      <text:p text:style-name="P11">travail sur la conjugaison de verbes réguliers + SER/ESTAR/TENER – verbe pronominaux – redécouverte des <text:span text:style-name="T7">d</text:span>iphtongues + affaiblissements</text:p>
      <text:p text:style-name="P13">Je présente Pablo (dessin) – découverte d’éléments du physique dont la taille, pointure – travail sur CONTAR <text:span text:style-name="T8">(étape finale avec millions + opérations mathématiques</text:span></text:p>
      <text:p text:style-name="P21">Mise en place de l’exercice rituel Me presento</text:p>
      <text:p text:style-name="P21"/>
      <text:p text:style-name="P15">2° CANCIONES (« Libertad » – chanson à trous - révisions du vocabulaire du climat et compléments – travail sur les verbes – éléments biographique de Nil Moliner et retour sur des éléments de son physique - <text:s/>« Si no estás » verbes en OY puis découverte de verbes en -GO (rappel de TENER) comme OíR</text:p>
      <text:p text:style-name="P15">distribution de la fiche du présent et <text:span text:style-name="T9">mise en place du rituel de conjugaison</text:span></text:p>
      <text:p text:style-name="P15"><text:span text:style-name="T9"/></text:p>
      <text:p text:style-name="P23">FELIZ NAVIDAD – découvertes culturelles et de vocabulaire typique</text:p>
      <text:h text:style-name="Heading_20_4" text:outline-level="4"><text:soft-page-break/><text:span text:style-name="T10">3° ¿CO</text:span><text:span text:style-name="T11">MO SE DICE ? - travail sur le vocabulaire scolaire, découverte de la fiche avec questions de bases en classe - repaso de los colores + genre/nombre - En la clase – el material escolar – VERBOS – mémorisation - traduction sur le déroulement d’une heure de cours avec introduction des indicateurs temporels : </text:span><text:span text:style-name="T20">primero, luego, después, finalmente, a veces, de vez en cuando</text:span></text:h>
      <text:p text:style-name="P27">4°¿DONDE ESTA BARCELONA ? <text:span text:style-name="T23">Compréhension audio – révision de la situation avec des verbes spécifiques comme UBICARSE – SITUARSE et ESTAR et des points cardinaux – Découverte culturelle de la ville de Barcelona à l’aide d’un questionnaire en salle informatique – correction des quesiions, découverte de peintres, A.Gaudí – climat de Barcelone, habitants, langues… BILANGUES 5èmes : choix d’un monument de Barcelone pour création d’un diaporama présenté et noté en classe</text:span></text:p>
      <text:p text:style-name="P29">5°LA FAMILIA DE LAURA (révisions ou découverte des membres de la famille – travail sur la description physique, cours complet avec documents puis pouvoir définir le caractère) – je peux donc me décrire physiquement et moralement – introduction de l’hypothèse avec « a lo mejor » - <text:span text:style-name="T24">révision genre/nombre et des possessifs – también/tampoco - « los hermanos Malasombra » - application en compréhension audio sur le physique – Magdalena – écoute de la chanson et travail biographique classique</text:span></text:p>
      <text:p text:style-name="P34">Rituel Me presento avec évolution (physique - caractère)</text:p>
      <text:p text:style-name="P31"/>
      <text:p text:style-name="P4"/>
      <text:list xml:id="list120433237805102" text:continue-numbering="true" text:style-name="L1">
        <text:list-item>
          <text:p text:style-name="P6">4EMES CLASSIQUES</text:p>
        </text:list-item>
      </text:list>
      <text:p text:style-name="P10">1° ME PRESENTO – travail sur les questions réponses – interrogatifs – révisions jours et mois – saisons – signes astrologiques – anniversaire – fête <text:s/>- las matières scolaires – <text:span text:style-name="T6">les loisirs et sports (révisions de mots de l’année précédente)</text:span></text:p>
      <text:p text:style-name="P12">travail sur la conjugaison de verbes réguliers + SER/ESTAR/TENER – verbe pronominaux – redécouverte des <text:span text:style-name="T7">d</text:span>iphtongues + affaiblissements</text:p>
      <text:p text:style-name="P14">Je présente Pablo (dessin) – découverte d’éléments du physique dont la taille, pointure – travail sur CONTAR <text:span text:style-name="T8">(étape finale avec millions + opérations mathématiques</text:span></text:p>
      <text:p text:style-name="P22">Mise en place de l’exercice rituel Me presento</text:p>
      <text:p text:style-name="P22"/>
      <text:p text:style-name="P16">2° CANCIONES (« Libertad » – chanson à trous - révisions du vocabulaire du climat et compléments – travail sur les verbes – éléments biographique de Nil Moliner et retour sur des éléments de son physique - <text:s/>« Si no estás » verbes en OY puis découverte de verbes en -GO (rappel de TENER) comme OíR</text:p>
      <text:p text:style-name="P16">distribution de la fiche du présent et <text:span text:style-name="T9">mise en place du rituel de conjugaison</text:span></text:p>
      <text:p text:style-name="P23"><text:soft-page-break/>FELIZ NAVIDAD – (re)découvertes culturelles et de vocabulaire typique</text:p>
      <text:p text:style-name="P16"><text:span text:style-name="T9"/></text:p>
      <text:h text:style-name="P2" text:outline-level="4"><text:span text:style-name="T10">3° ¿CO</text:span><text:span text:style-name="T11">MO SE DICE ? - travail sur le vocabulaire scolaire, découverte de la fiche avec questions de bases en classe - repaso de los colores + genre/nombre - En la clase – el material escolar – VERBOS – mémorisation - traduction sur le déroulement d’une heure de cours avec introduction des indicateurs temporels : </text:span><text:span text:style-name="T20">primero, luego, después, finalmente, a veces, de vez en cuando</text:span></text:h>
      <text:p text:style-name="P28">4°¿DONDE ESTA BARCELONA ? <text:span text:style-name="T23">Compréhension audio – révision de la situation avec des verbes spécifiques comme UBICARSE – SITUARSE et ESTAR et des points cardinaux </text:span></text:p>
      <text:p text:style-name="P30">5°LA FAMILIA DE LAURA (révisions ou découverte des membres de la famille – travail sur la description physique, cours complet avec documents puis pouvoir définir le caractère) – je peux donc me décrire physiquement et moralement – introduction de l’hypothèse avec « a lo mejor » - <text:span text:style-name="T24">révision genre/nombre et des possessifs – también/tampoco - « los hermanos Malasombra » - application en compréhension audio sur le physique – Magdalena – écoute de la chanson et travail biographique classique</text:span></text:p>
      <text:p text:style-name="P35">Rituel Me presento avec évolution (physique - caractère)</text:p>
      <text:p text:style-name="P32"><text:span text:style-name="T11"/></text:p>
      <text:list xml:id="list120433817677475" text:continue-numbering="true" text:style-name="L1">
        <text:list-item>
          <text:p text:style-name="P19">4EMES BIL</text:p>
        </text:list-item>
      </text:list>
      <text:p text:style-name="P24"><text:span text:style-name="T21">1° LOLA Y FRANCISCA </text:span><text:span text:style-name="T22">(2 parties) </text:span><text:span text:style-name="T21"><text:s/></text:span></text:p>
      <text:p text:style-name="P24"><text:span text:style-name="T22">- Partie 1 : </text:span><text:span text:style-name="T21">présentation du document et révisions du physique – situation – - « mientras que » - cultura : « La me</text:span><text:span text:style-name="T14">zquita de Córdoba » - historia – los ordinales – apocope de « primero », </text:span><text:span text:style-name="Emphasis"><text:span text:style-name="T13">point sur les quantifieurs (muy/mucho - un poco/bastante/demasiado</text:span></text:span><text:span text:style-name="T13"> – </text:span><text:span text:style-name="T14">introduction du présent progressif </text:span><text:span text:style-name="T15">(activités variées : foto de familia, ehjercicios, sonidos en casa – canción « Bailando » de Enrique Iglesias – introducción del vocabulario del amor – découverte d’un genre musical très célèbre : « el reggaetón » - écoute de chanson – la situation, compléments avec notion de distance – les démonstratifs – exercice sur l’extraterrestre avec introduction du vocabulaire du corps – réalisation d’un extraterrestre noté avec description physique </text:span></text:p>
      <text:p text:style-name="P24"><text:span text:style-name="T16">- Partie 2 : </text:span><text:span text:style-name="T15">compréhension orale : Lola y Francisca : révision de « a lo mejor », « mientras que » - </text:span><text:span text:style-name="T16">les phrases exclamatives : ¡Qué + adj ! - </text:span><text:span text:style-name="T15">exercice d’expression personnelle orale dans les blancs d’un enregistrement avec « Miguel » - « La secretaria del colegio » : compléter une fiche à partir d’informations données à l’oral</text:span></text:p>
      <text:p text:style-name="P24"><text:span text:style-name="T15"/></text:p>
      <text:p text:style-name="P25"><text:span text:style-name="T15">R</text:span><text:span text:style-name="T13">EPRISE DE </text:span><text:span text:style-name="T18">Rituel Me presento avec évolution (physique – caractère)</text:span></text:p>
      <text:p text:style-name="P25"><text:span text:style-name="T18"/></text:p>
      <text:p text:style-name="P25"><text:soft-page-break/><text:span text:style-name="T15">2</text:span><text:span text:style-name="T13">° MI RUTINA « AGUSTIN » - révisions sur l’expression de l’heuret et introduction du vocabulaire des repas </text:span></text:p>
      <text:p text:style-name="P25"><text:span text:style-name="T13">A partir d’un tableau en relation avec la vidéo, recherche du vocabulaire de la nourriture, des boissons… Compléments en classe ; apprentissage de ce vocabulaire – (re)découverte de l’imparfait – cours sur Agustín à traviller en lecture notée – les comparatifs – S</text:span><text:span text:style-name="T19">O</text:span><text:span text:style-name="T13">LER – « La rutina de Eva » compréhension orale – </text:span><text:span text:style-name="T17">compléments sur la nourriture et les boissons avec exercice d’anagrammes- révisions de GUSTAR et équivalents</text:span></text:p>
      <text:list xml:id="list120433708719106" text:continue-numbering="true" text:style-name="L1">
        <text:list-header>
          <text:p text:style-name="P6"/>
        </text:list-header>
      </text:list>
      <text:p text:style-name="P3"/>
      <text:p text:style-name="P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 style:font-charset="x-symbol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loext:contextual-spacing="false"/>
      <style:text-properties fo:font-size="95%" fo:font-style="italic" fo:font-weight="bold" style:font-size-asian="95%" style:font-style-asian="italic" style:font-weight-asian="bold" style:font-size-complex="95%" style:font-style-complex="italic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Emphasis" style:family="text">
      <style:text-properties fo:font-style="italic" style:font-style-asian="italic" style:font-style-complex="italic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6-06-26T09:26:50.859000000</meta:creation-date>
    <dc:date>2026-06-26T12:02:30.247000000</dc:date>
    <meta:editing-duration>PT32M42S</meta:editing-duration>
    <meta:editing-cycles>7</meta:editing-cycles>
    <meta:generator>LibreOffice/6.4.6.2$Windows_x86 LibreOffice_project/0ce51a4fd21bff07a5c061082cc82c5ed232f115</meta:generator>
    <meta:document-statistic meta:table-count="0" meta:image-count="0" meta:object-count="0" meta:page-count="5" meta:paragraph-count="64" meta:word-count="1352" meta:character-count="8906" meta:non-whitespace-character-count="7471"/>
  </office:meta>
</office:document-meta>
</file>